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Calibri Light" style:font-name-asian="Calibri Light" style:font-name-complex="Calibri Light"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style:font-name="Calibri Light" style:font-name-asian="Calibri Light" style:font-name-complex="Calibri Light" fo:font-size="10pt" style:font-size-asian="10pt" style:font-size-complex="10pt"/>
    </style:style>
    <style:style style:name="ce5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6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style:font-name="Calibri Light" style:font-name-asian="Calibri Light" style:font-name-complex="Calibri Light" style:text-underline-style="solid" style:text-underline-type="single"/>
    </style:style>
    <style:style style:name="ce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style:font-name="Calibri Light" style:font-name-asian="Calibri Light" style:font-name-complex="Calibri Ligh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o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Convenios_PM_2026Jul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Convenios_2026Jul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Convenios suscritos por el GAD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Detalle de los convenios suscritos por el GAD Municipal del Canton Cuenca con corte a julio del 2026. Este conjunto de datos incluye los convenios vigentes suscritos fuera del periodo indicad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7-31T00:00:00" table:style-name="ce5">
            <text:p>2026-07-3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Semestr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DB GLPI Convenio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Unidad de Control<text:s/>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Convenios, actas, acuerdos, cooperacion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6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I</text:p>
          </table:table-cell>
          <table:table-cell office:value-type="string" table:style-name="ce7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7-31T20:15:04Z</dc:date>
  </office:meta>
</office:document-meta>
</file>