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6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8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9pt" style:font-size-asian="9pt" style:font-size-complex="9pt"/>
    </style:style>
    <style:style style:name="ce9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9pt" style:font-size-asian="9pt" style:font-size-complex="9pt" style:text-underline-style="solid" style:text-underline-type="single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9.65729166666667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Beneficiarios_PM_2026Juni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Beneficiarios_2026Jun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5">
            <text:p>Beneficiarios de programas sociales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5">
            <text:p>Número de beneficiarios de los programas sociales que llevó a cabo el GAD Municipal de Cuenca durante el año 2026 con corte al mes de jun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8-06T00:00:00" table:style-name="ce6">
            <text:p>2026-08-06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An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Dirección de Desarrollo Soci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<text:s/>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Dirección de Desarrollo Soci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beneficiarios, programas social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7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8">
            <text:p>URL</text:p>
          </table:table-cell>
          <table:table-cell office:value-type="string" table:style-name="ce9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06T20:00:07Z</dc:date>
  </office:meta>
</office:document-meta>
</file>