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/>
    </style:style>
    <style:style style:name="ce8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9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11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SillaVacia_PM_2026jul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SillaVacia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5">
            <text:p>Silla Vacia</text:p>
          </table:table-cell>
          <table:table-cell table:number-columns-repeated="16382"/>
        </table:table-row>
        <table:table-row table:style-name="ro2">
          <table:table-cell office:value-type="string" table:style-name="ce6">
            <text:p>Descripción</text:p>
          </table:table-cell>
          <table:table-cell office:value-type="string" table:style-name="ce7">
            <text:p>Listado de los ocupantes de la silla vacía en cada una de las sesiones llevadas a cabo durante cada períod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8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5-08-07T00:00:00" table:style-name="ce9">
            <text:p>2025-08-07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Secretaría del Concejo Canton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Secretaría del Concejo Canton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Ocupantes, silla vaci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10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RI</text:p>
          </table:table-cell>
          <table:table-cell office:value-type="string" table:style-name="ce11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07T21:24:29Z</dc:date>
  </office:meta>
</office:document-meta>
</file>