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778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Actas_Sesiones_PM_2026May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Actas_Sesiones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Actas Sesiones del Concejo Cantonal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Actas las sesiones del I. Concejo Cantonal de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1T00:00:00" table:style-name="ce5">
            <text:p>2026-08-2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cejo, Convocatorias, Ses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L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1T20:17:38Z</dc:date>
  </office:meta>
</office:document-meta>
</file>